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us:system_status"/><text:bookmark-start text:name="__RefHeading___system_status_1"/><text:bookmark-start text:name="system_status"/>System status<text:bookmark-end text:name="__RefHeading___system_status_1"/><text:bookmark-end text:name="system_status"/></text:h>
      <text:p text:style-name="Horizontal_20_Line"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"> Some systems are down</text:span> [Sat, 05 Sep 2026 12:00:05]<text:line-break/>
<text:span text:style-name="">If you are experiencing difficulties, please contact <text:a xlink:type="simple" xlink:href="mailto:cluster-help@luis.uni-hannover.de" text:style-name="Internet_20_link" text:visited-style-name="Visited_20_Internet_20_Link">cluster team</text:a></text:span>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ystem  </text:p>
          </table:table-cell>
          <table:table-cell office:value-type="string" table:style-name="tableheader">
            <text:p text:style-name="Table_20_Heading">Status  </text:p>
          </table:table-cell>
          <table:table-cell office:value-type="string" table:style-name="tableheader">
            <text:p text:style-name="Table_20_Heading">Description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guide/slurm_usage_guide" text:style-name="Internet_20_link" text:visited-style-name="Visited_20_Internet_20_Link">SLURM server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GPU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100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Gpu.test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100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Mpp.single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100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Mpp.share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100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Amo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100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Taurus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87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Haku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85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Lena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96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Smp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100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Vis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nodes: 100%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computing_hardware" text:style-name="Internet_20_link" text:visited-style-name="Visited_20_Internet_20_Link">Jhub</text:a></text:p>
          </table:table-cell>
          <table:table-cell office:value-type="string" table:style-name="tablecell">
            <text:p text:style-name="tablealignleft"><text:span text:style-name="Plugin_Wrap_Span_Danger">Down</text:span></text:p>
          </table:table-cell>
          <table:table-cell office:value-type="string" table:style-name="tablecell">
            <text:p text:style-name="tablealignleft">All nodes are down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guide/connecting_to_cluster" text:style-name="Internet_20_link" text:visited-style-name="Visited_20_Internet_20_Link">Login servers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>
            <text:p text:style-name="tablealignleft">Healthy servers: 3/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s.cluster.uni-hannover.de/doku.php/guide/connecting_to_cluster#cluster_web_portal" text:style-name="Internet_20_link" text:visited-style-name="Visited_20_Internet_20_Link">Web portal/OOD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ocs.cluster.uni-hannover.de/doku.php/resources/jhub" text:style-name="Internet_20_link" text:visited-style-name="Visited_20_Internet_20_Link">JupyterHub</text:a></text:p>
          </table:table-cell>
          <table:table-cell office:value-type="string" table:style-name="tablecell">
            <text:p text:style-name="tablealignleft"><text:span text:style-name="Plugin_Wrap_Span_Safety">Running</text:span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0::15:54</meta:creation-date>
    <dc:creator>Generated</dc:creator>
    <dc:date>2026-09-05T10::15:54</dc:date>
    <dc:language>en-US</dc:language>
    <meta:editing-cycles>1</meta:editing-cycles>
    <meta:editing-duration>PT0S</meta:editing-duration>
    <dc:title>status:system_status</dc:title>
  </office:meta>
</office:document-meta>
</file>