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2fc306546ad318a34834453970d7db0.png"/>
  <manifest:file-entry manifest:media-type="image/png" manifest:full-path="Pictures/6909181bc6c04333ec750b23d09ecc28.png"/>
  <manifest:file-entry manifest:media-type="image/png" manifest:full-path="Pictures/fdb9d8649a50d90626016ca3a34f0ff7.png"/>
  <manifest:file-entry manifest:media-type="image/png" manifest:full-path="Pictures/8331dbba9d3e8496abe0a3b84fcbba77.png"/>
  <manifest:file-entry manifest:media-type="image/png" manifest:full-path="Pictures/8af594050291b7cf80b0f465e88c67fd.png"/>
  <manifest:file-entry manifest:media-type="image/png" manifest:full-path="Pictures/27de36af6ed7db8e411b10c44338edbd.png"/>
  <manifest:file-entry manifest:media-type="image/png" manifest:full-path="Pictures/08d6b8b6e3659ec6c4ed64b7f3dbfed6.png"/>
  <manifest:file-entry manifest:media-type="image/png" manifest:full-path="Pictures/d4c1974ebae2ded6c73cc7ad81271be9.png"/>
  <manifest:file-entry manifest:media-type="image/png" manifest:full-path="Pictures/b1a9d25681935f326b071d3b73ac712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sources:jhub"/><text:bookmark-start text:name="__RefHeading___jupyterhub_for_teaching_on_luis_cluster_1"/><text:bookmark-start text:name="jupyterhub_for_teaching_on_luis_cluster"/>JupyterHub for teaching on LUIS cluster<text:bookmark-end text:name="__RefHeading___jupyterhub_for_teaching_on_luis_cluster_1"/><text:bookmark-end text:name="jupyterhub_for_teaching_on_luis_cluster"/></text:h>
      <text:p text:style-name="Horizontal_20_Line"/>
      <text:p text:style-name="Text_20_body">We provide an instance of the <text:a xlink:type="simple" xlink:href="https://jupyterhub.readthedocs.io/en/stable/" text:style-name="Internet_20_link" text:visited-style-name="Visited_20_Internet_20_Link">JupyterHub</text:a> platform to support giving lectures in the LUH compute cluster environment. 
The JupyterHub server also runs the system <text:a xlink:type="simple" xlink:href="https://nbgrader.readthedocs.io/en/stable" text:style-name="Internet_20_link" text:visited-style-name="Visited_20_Internet_20_Link">NbGrader</text:a>, which allows you to assign, distribute and (automatically) grade Jupyter notebooks. 
The JupyterHub platform is intended only for non-critical teaching activities that require LUIS cluster resources.
If you want to use Jupyter notebooks for your own research, use the <text:a xlink:type="simple" xlink:href="https://docs.cluster.uni-hannover.de/doku.php/guide/connecting_to_cluster#cluster_web_portal" text:style-name="Internet_20_link" text:visited-style-name="Visited_20_Internet_20_Link">Open OnDemand web portal</text:a> of the cluster instead.</text:p>
      <text:p text:style-name="Text_20_body">JupyterHub is available via the URL <text:a xlink:type="simple" xlink:href="https://jupyterhub.cluster.uni-hannover.de" text:style-name="Internet_20_link" text:visited-style-name="Visited_20_Internet_20_Link">https://jupyterhub.cluster.uni-hannover.de</text:a>.  If you want to connect from the “outside” (e.g. from Home), you'll have to establish a VPN connection to the university’s network first. See <text:a xlink:type="simple" xlink:href="https://www.luis.uni-hannover.de/netz_vpn.html" text:style-name="Internet_20_link" text:visited-style-name="Visited_20_Internet_20_Link">VPN Service</text:a> for details.</text:p>
      <text:p text:style-name="Text_20_body"><text:span text:style-name="">Please make sure you have read and accepted the following notes for using the JupyterHub service in the LUIS compute cluster.</text:span></text:p>
      <text:h text:style-name="Heading_20_2" text:outline-level="2"><text:bookmark-start text:name="__RefHeading___usage_notes_for_the_jupyterhub_service_2"/><text:bookmark-start text:name="usage_notes_for_the_jupyterhub_service"/>Usage notes for the JupyterHub service<text:bookmark-end text:name="__RefHeading___usage_notes_for_the_jupyterhub_service_2"/><text:bookmark-end text:name="usage_notes_for_the_jupyterhub_service"/></text:h>
      <text:p text:style-name="Text_20_body">Follow <text:a xlink:type="simple" xlink:href="https://docs.cluster.uni-hannover.de/doku.php/resources/jhub_nutzungshinweise" text:style-name="Internet_20_link" text:visited-style-name="Visited_20_Internet_20_Link">the link</text:a> for the German version.</text:p>
      <text:p text:style-name="Text_20_body"><text:span text:style-name="Strong_20_Emphasis">Support</text:span><text:line-break/>
The JupyterHub service, which is operated as part of the LUIS "Scientific Computing" service, directly accesses the resources of the LUH computing cluster. 
Therefore, <text:a xlink:type="simple" xlink:href="https://www.luis.uni-hannover.de/de/it-compliance-und-zugaenge/it-compliance-luh/nutzungsregelungen" text:style-name="Internet_20_link" text:visited-style-name="Visited_20_Internet_20_Link">the rules for using the LUIS IT systems and services</text:a> as well as the description in <text:a xlink:type="simple" xlink:href="https://docs.cluster.uni-hannover.de/doku.php?id=guide:how_to_get_support" text:style-name="Internet_20_link" text:visited-style-name="Visited_20_Internet_20_Link">the cluster wiki</text:a> apply.</text:p>
      <text:p text:style-name="Text_20_body"><text:span text:style-name="Strong_20_Emphasis">Availability</text:span><text:line-break/>
The JupyterHub service is available under the same general conditions as the other resources of the LUH computing cluster. 
Continuous operation of the service cannot be guaranteed. </text:p>
      <text:p text:style-name="Text_20_body"><text:span text:style-name="Strong_20_Emphasis">Usage</text:span><text:line-break/>
The JupyterHub service is unsuitable for taking exams. It is offered as a platform for non time-critical teaching activities in the cluster. The service may only be used for courses that require resources of the LUH computing cluster.</text:p>
      <text:h text:style-name="Heading_20_2" text:outline-level="2"><text:bookmark-start text:name="__RefHeading___how_to_register_and_manage_courses_3"/><text:bookmark-start text:name="how_to_register_and_manage_courses"/>How to register and manage courses<text:bookmark-end text:name="__RefHeading___how_to_register_and_manage_courses_3"/><text:bookmark-end text:name="how_to_register_and_manage_courses"/></text:h>
      <text:p text:style-name="Text_20_body">To get started with the JupyterHub platform, you will need to create cluster accounts using the <text:a xlink:type="simple" xlink:href="https://docs.cluster.uni-hannover.de/doku.php/guide/about_the_cluster_system#getting_access" text:style-name="Internet_20_link" text:visited-style-name="Visited_20_Internet_20_Link">BIAS</text:a> system. Note that BIAS has additionaly functionality to create bulk cluster accounts. Talk to the BIAS team for further instructions. Accounts are required for both the instructors of a course and the students taking the course.</text:p>
      <text:p text:style-name="Text_20_body"><text:span text:style-name="Strong_20_Emphasis">Note</text:span>: We ask you to delete (using the BIAS system) student accounts that are no longer needed after completing the course .</text:p>
      <text:p text:style-name="Text_20_body">Before the accounts are granted access to the platform, you will need to initially register your course on JupyterHub. To do this, please contact the cluster team at <text:a xlink:type="simple" xlink:href="mailto:cluster-help@luis.uni-hannover.de" text:style-name="Internet_20_link" text:visited-style-name="Visited_20_Internet_20_Link">cluster-help@luis.uni-hannover.de</text:a> and provide the following information: </text:p>
      <text:list text:style-name="List_20_1" text:continue-numbering="false">
        <text:list-item>
          <text:p text:style-name="List_20_1_Content_First"> Course name  (the name should only contain unicode letters, digits, spaces and the characters <text:span text:style-name="Source_20_Text">_.-,</text:span>)</text:p>
        </text:list-item>
        <text:list-item>
          <text:p text:style-name="List_20_1_Content_Last"> Cluster username/account (and optionally first name, last name and email address) of at least one instructor of the course</text:p>
        </text:list-item>
      </text:list>
      <text:p text:style-name="Text_20_body">A course may have multiple instructors, each with their own account/username. Each registered course receives a unique identifier in the form of the string <text:span text:style-name="Source_20_Text">course&lt;some number of digits&gt;</text:span>.</text:p>
      <text:p text:style-name="Text_20_body">After you receive notification that initial registration of the course is done, the course instructors can log into the JupyterHub platform at <text:a xlink:type="simple" xlink:href="https://jupyterhub.cluster.uni-hannover.de" text:style-name="Internet_20_link" text:visited-style-name="Visited_20_Internet_20_Link">https://jupyterhub.cluster.uni-hannover.de</text:a> (see )</text:p>
      <text:p text:style-name="Text_20_body"><draw:frame draw:style-name="mediacenter" draw:name="JupyterHub login page. Legend" text:anchor-type="paragraph" draw:z-index="0" svg:width="10.583333333333cm"><draw:text-box><text:p text:style-name="legendcenter"><draw:frame draw:style-name="mediacenter" draw:name="JupyterHub login page." text:anchor-type="paragraph" draw:z-index="0" svg:width="10.583333333333cm" svg:height="8.0423169267707cm"><draw:image xlink:href="Pictures/c2fc306546ad318a34834453970d7db0.png" xlink:type="simple" xlink:show="embed" xlink:actuate="onLoad"/></draw:frame>JupyterHub login page.</text:p></draw:text-box></draw:frame></text:p>
      <text:p text:style-name="Text_20_body">and access the registered courses from the menu <text:span text:style-name="Source_20_Text"><text:span text:style-name="Strong_20_Emphasis">Available Courses</text:span></text:span>, see . To get to the menu page, click the button <text:span text:style-name="Source_20_Text"><text:span text:style-name="Strong_20_Emphasis">To Available Courses</text:span></text:span> after logging in, . </text:p>
      <text:p text:style-name="Text_20_body"><draw:frame draw:style-name="mediacenter" draw:name="JupyterHub home page. Legend" text:anchor-type="paragraph" draw:z-index="0" svg:width="10.583333333333cm"><draw:text-box><text:p text:style-name="legendcenter"><draw:frame draw:style-name="mediacenter" draw:name="JupyterHub home page." text:anchor-type="paragraph" draw:z-index="1" svg:width="10.583333333333cm" svg:height="5.0193407332661cm"><draw:image xlink:href="Pictures/6909181bc6c04333ec750b23d09ecc28.png" xlink:type="simple" xlink:show="embed" xlink:actuate="onLoad"/></draw:frame>JupyterHub home page.</text:p></draw:text-box></draw:frame></text:p>
      <text:p text:style-name="Text_20_body"><draw:frame draw:style-name="mediacenter" draw:name="JupyterHub courses menu page. Legend" text:anchor-type="paragraph" draw:z-index="0" svg:width="10.583333333333cm"><draw:text-box><text:p text:style-name="legendcenter"><draw:frame draw:style-name="mediacenter" draw:name="JupyterHub courses menu page." text:anchor-type="paragraph" draw:z-index="2" svg:width="10.583333333333cm" svg:height="5.4471462343803cm"><draw:image xlink:href="Pictures/fdb9d8649a50d90626016ca3a34f0ff7.png" xlink:type="simple" xlink:show="embed" xlink:actuate="onLoad"/></draw:frame>JupyterHub courses menu page.</text:p></draw:text-box></draw:frame></text:p>
      <text:p text:style-name="Text_20_body">By selecting a course from the menu, the page displays the course settings, such as SLURM options, a list of instructors and students assigned to the course, location of course data in the cluster, etc. . The information shown varies depending on whether the username is registered as an instructor or student with the selected course. </text:p>
      <text:p text:style-name="Text_20_body"><draw:frame draw:style-name="mediacenter" draw:name="Settings of the selected course. Legend" text:anchor-type="paragraph" draw:z-index="0" svg:width="10.583333333333cm"><draw:text-box><text:p text:style-name="legendcenter"><draw:frame draw:style-name="mediacenter" draw:name="Settings of the selected course." text:anchor-type="paragraph" draw:z-index="3" svg:width="10.583333333333cm" svg:height="10.212753175421cm"><draw:image xlink:href="Pictures/8331dbba9d3e8496abe0a3b84fcbba77.png" xlink:type="simple" xlink:show="embed" xlink:actuate="onLoad"/></draw:frame>Settings of the selected course.</text:p></draw:text-box></draw:frame></text:p>
      <text:p text:style-name="Text_20_body">To start a Jupyter notebook for the selected course, click the link <text:span text:style-name="Source_20_Text"><text:span text:style-name="Strong_20_Emphasis">Start</text:span></text:span>, see . This submits a SLURM batch job to the cluster. The page opened will show the state of the job in the queue including the ID of the job, which is underlined in red in . The time a course job waits in the queue depends on the job requirements and the current workload of the cluster.</text:p>
      <text:p text:style-name="Text_20_body"><draw:frame draw:style-name="mediacenter" draw:name="Course job in queue. Legend" text:anchor-type="paragraph" draw:z-index="0" svg:width="10.583333333333cm"><draw:text-box><text:p text:style-name="legendcenter"><draw:frame draw:style-name="mediacenter" draw:name="Course job in queue." text:anchor-type="paragraph" draw:z-index="4" svg:width="10.583333333333cm" svg:height="5.4968537414966cm"><draw:image xlink:href="Pictures/8af594050291b7cf80b0f465e88c67fd.png" xlink:type="simple" xlink:show="embed" xlink:actuate="onLoad"/></draw:frame>Course job in queue.</text:p></draw:text-box></draw:frame></text:p>
      <text:p text:style-name="Text_20_body"><text:span text:style-name="Strong_20_Emphasis">Note</text:span>: if a course job fails and you need support, <text:span text:style-name="">please include the <text:span text:style-name="underline">job ID</text:span> in your request</text:span>, see  . However, since standard output and error streams of the job are directed to the <text:span text:style-name="Source_20_Text">~/jupyterhub_&lt;course id&gt;_&lt;job id&gt;.log</text:span> file in your <text:a xlink:type="simple" xlink:href="https://docs.cluster.uni-hannover.de/doku.php/guide/storage_systems#home_-_configuration_files_and_setups_don_t_take_work_home_though" text:style-name="Internet_20_link" text:visited-style-name="Visited_20_Internet_20_Link">$HOME</text:a> directory, you may also examine the job log content yourself.</text:p>
      <text:p text:style-name="Text_20_body"><text:span text:style-name="Strong_20_Emphasis">Note</text:span>: If you intend to present in class, we may (on request) temporarily reserve a small amount of cluster resources to reduce your (and possible a few students') wait times. However, it is NOT possible to regularly reserve a large amount of nodes. To arrange for this, please provide us with the required amount of resources (number of CPUs, memory, walltime and other options per course job), the group id that should be able to access the probable number of course participants as well as the start and end dates of the lectures the reservation several weeks (at least three or four weeks in advance would be good) before the course starts. 
As you may already know, we offer a so-called <text:a xlink:type="simple" xlink:href="https://www.luis.uni-hannover.de/de/services/computing/forschungscluster-housing" text:style-name="Internet_20_link" text:visited-style-name="Visited_20_Internet_20_Link">FCH service</text:a>, which allows institutes to have their own nodes integrated into the LUIS cluster to get additional and somewhat exclusive ressources. These nodes can easily be reserved for your teaching activities as long as the maximum general reservation of 60 hours/week is not exceeded, whereas we'll need to strike a balance for the generic ressources that largely have to remain available for the whole LUH cluster community.</text:p>
      <text:p text:style-name="Text_20_body">To manage your registered courses, use the links <text:span text:style-name="Source_20_Text"><text:span text:style-name="Strong_20_Emphasis">&gt; Export course config</text:span></text:span> and <text:span text:style-name="Source_20_Text"><text:span text:style-name="Strong_20_Emphasis">&gt; Import course config</text:span></text:span> on the course menu page, . The link <text:span text:style-name="Source_20_Text"><text:span text:style-name="Strong_20_Emphasis">&gt; Export course config</text:span></text:span> exports the current configuration of the selected course as a JSON file. The file name must be the course ID with the extension <text:span text:style-name="Source_20_Text">json</text:span>.
Open the JSON file and make appropriate modifications. To activate the changes, use the link <text:span text:style-name="Source_20_Text"><text:span text:style-name="Strong_20_Emphasis">&gt; Import course config</text:span></text:span>, which uploads the JSON file to the JupyterHub server. Note that the JSON file name must match the ID of the course whose configuration you want to change. The following course options can be modified:</text:p>
      <text:list text:style-name="List_20_1" text:continue-numbering="false">
        <text:list-item>
          <text:p text:style-name="List_20_1_Content_First"> Course state</text:p>
        </text:list-item>
        <text:list-item>
          <text:p text:style-name="List_20_1_Content"> List of instructors</text:p>
        </text:list-item>
        <text:list-item>
          <text:p text:style-name="List_20_1_Content"> List of students</text:p>
        </text:list-item>
        <text:list-item>
          <text:p text:style-name="List_20_1_Content"> Course SLURM job options (long form of the options must be entered)</text:p>
        </text:list-item>
        <text:list-item>
          <text:p text:style-name="List_20_1_Content"> The name and location of the Conda environment used for the course</text:p>
        </text:list-item>
        <text:list-item>
          <text:p text:style-name="List_20_1_Content"> Course start and end dates</text:p>
        </text:list-item>
        <text:list-item>
          <text:p text:style-name="List_20_1_Content_Last"> Course comment</text:p>
        </text:list-item>
      </text:list>
      <text:p text:style-name="Text_20_body">The following in an example JSON configuration for the course with the ID <text:span text:style-name="Source_20_Text">course010</text:span> (save the lines to the file <text:span text:style-name="Source_20_Text">course010.json</text:span>. Names are random):</text:p>
      <table:table table:style-name="Table">
        <table:table-column table:style-name="odt_auto_style_table_column_1_1"/>
        <table:table-row>
          <table:table-cell office:value-type="string" table:style-name="tablecell">
            <text:p text:style-name="Preformatted_20_Text"><text:span text:style-name="highlight_br0">{</text:span><text:span text:style-name="highlight_co3"><text:line-break/><text:s text:c="2"/>"state"</text:span><text:span text:style-name="highlight_sy2">: </text:span><text:span text:style-name="highlight_st0">"active"</text:span>,<text:span text:style-name="highlight_co3"><text:line-break/><text:s text:c="2"/>"name"</text:span><text:span text:style-name="highlight_sy2">: </text:span><text:span text:style-name="highlight_st0">"Python for scientific computing"</text:span>,<text:span text:style-name="highlight_co3"><text:line-break/><text:s text:c="2"/>"comment"</text:span><text:span text:style-name="highlight_sy2">: </text:span><text:span text:style-name="highlight_st0">"Python for scientific computing"</text:span>,<text:span text:style-name="highlight_co3"><text:line-break/><text:s text:c="2"/>"teachers"</text:span><text:span text:style-name="highlight_sy2">: </text:span><text:span text:style-name="highlight_br0">[</text:span><text:line-break/><text:s text:c="4"/><text:span text:style-name="highlight_st0">"username1,John,Chase,j.chase@uni-hannover.de"</text:span>,<text:line-break/><text:s text:c="4"/><text:span text:style-name="highlight_st0">"username2,Juliet,Williams,williams@uni-hannover.de"</text:span><text:line-break/><text:s text:c="2"/><text:span text:style-name="highlight_br0">]</text:span>,<text:span text:style-name="highlight_co3"><text:line-break/><text:s text:c="2"/>"students"</text:span><text:span text:style-name="highlight_sy2">: </text:span><text:span text:style-name="highlight_br0">[</text:span><text:line-break/><text:s text:c="4"/><text:span text:style-name="highlight_st0">"stud0001,Armaan,Nunez,nunez@stud.uni-hannover.de"</text:span>,<text:line-break/><text:s text:c="4"/><text:span text:style-name="highlight_st0">"stud0002,Angelica,Vargas,angelica.vargas@stud.uni-hannover.de"</text:span>,<text:line-break/><text:s text:c="4"/><text:span text:style-name="highlight_st0">"stud0003,Jago,Clements,clements@stud.uni-hannover.de"</text:span>,<text:line-break/><text:s text:c="4"/><text:span text:style-name="highlight_st0">"stud0004,Suzanne,Barker,barker@stud.uni-hannover.de"</text:span><text:line-break/><text:s text:c="2"/><text:span text:style-name="highlight_br0">]</text:span>,<text:span text:style-name="highlight_co3"><text:line-break/><text:s text:c="2"/>"location"</text:span><text:span text:style-name="highlight_sy2">: </text:span><text:span text:style-name="highlight_st0">"/jupyterhub/courses/course010/course_dir"</text:span>,<text:span text:style-name="highlight_co3"><text:line-break/><text:s text:c="2"/>"start"</text:span><text:span text:style-name="highlight_sy2">: </text:span><text:span text:style-name="highlight_st0">"03.09.2023"</text:span>,<text:span text:style-name="highlight_co3"><text:line-break/><text:s text:c="2"/>"end"</text:span><text:span text:style-name="highlight_sy2">: </text:span><text:span text:style-name="highlight_st0">"08.12.2023"</text:span>,<text:span text:style-name="highlight_co3"><text:line-break/><text:s text:c="2"/>"job_options"</text:span><text:span text:style-name="highlight_sy2">: </text:span><text:span text:style-name="highlight_st0">" --time=04:00:00 --nodes=1 --cpus-per-task=4 --mem-per-cpu=4G --gres=gpu:1"</text:span>,<text:span text:style-name="highlight_co3"><text:line-break/><text:s text:c="2"/>"jupyter_notebook"</text:span><text:span text:style-name="highlight_sy2">: </text:span><text:span text:style-name="highlight_br0">{</text:span><text:span text:style-name="highlight_co3"><text:line-break/><text:s text:c="4"/>"autosave_interval"</text:span><text:span text:style-name="highlight_sy2">: </text:span>10,<text:span text:style-name="highlight_co3"><text:line-break/><text:s text:c="4"/>"kernel_default"</text:span><text:span text:style-name="highlight_sy2">: </text:span><text:span text:style-name="highlight_br0">{</text:span><text:span text:style-name="highlight_co3"><text:line-break/><text:s text:c="6"/>"name"</text:span><text:span text:style-name="highlight_sy2">: </text:span><text:span text:style-name="highlight_st0">"Python Computing 2023"</text:span>,<text:span text:style-name="highlight_co3"><text:line-break/><text:s text:c="6"/>"conda_env"</text:span><text:span text:style-name="highlight_sy2">: </text:span><text:span text:style-name="highlight_st0">"/jupyterhub/courses/course010/conda_envs/python_computing_2023"</text:span><text:line-break/><text:s text:c="4"/><text:span text:style-name="highlight_br0">}</text:span><text:line-break/><text:s text:c="2"/><text:span text:style-name="highlight_br0">}</text:span><text:line-break/><text:span text:style-name="highlight_br0">}</text:span></text:p>
          </table:table-cell>
        </table:table-row>
      </table:table>
      <text:p text:style-name="Text_20_body">The section <text:span text:style-name="">"jupyter_notebook"</text:span> can be removed from the configuration, as the parameters defined there (<text:span text:style-name="">"autosave_interval"</text:span>, <text:span text:style-name="">"kernel_default"</text:span>) are optional.</text:p>
      <text:p text:style-name="Text_20_body">Each student and instructor entry above is a comma-separated string of the following items: <text:span text:style-name="">"&lt;username&gt;,&lt;first name&gt;,&lt;last name&gt;,&lt;email address&gt;"</text:span>. Where items are ordered, all of them except <text:span text:style-name="">&lt;username&gt;</text:span> are optional.</text:p>
      <text:p text:style-name="Text_20_body">The course data directory (the parameter <text:span text:style-name="">"location"</text:span> in JSON file) is located at <text:span text:style-name="Source_20_Text">/jupyterhub/courses/&lt;course id&gt;/course_dir</text:span> in the cluster, with <text:span text:style-name="Source_20_Text">&lt;course id&gt;</text:span> being replaced by the corresponding course ID.
The data directory is where the NbGrader database and config files, Jupyter notebooks and other working directories are placed. This path is fixed and cannot be modified. </text:p>
      <text:p text:style-name="Text_20_body"><draw:frame draw:style-name="mediacenter" draw:name="Conda env. as jupyter kernel. Legend" text:anchor-type="paragraph" draw:z-index="0" svg:width="10.583333333333cm"><draw:text-box><text:p text:style-name="legendcenter"><draw:frame draw:style-name="mediacenter" draw:name="Conda env. as jupyter kernel." text:anchor-type="paragraph" draw:z-index="5" svg:width="10.583333333333cm" svg:height="5.1345957011259cm"><draw:image xlink:href="Pictures/27de36af6ed7db8e411b10c44338edbd.png" xlink:type="simple" xlink:show="embed" xlink:actuate="onLoad"/></draw:frame>Conda env. as jupyter kernel.</text:p></draw:text-box></draw:frame></text:p>
      <text:p text:style-name="Text_20_body">The path to the course conda environment (the parameter <text:span text:style-name="">"conda_env"</text:span>) should be prefixed with <text:span text:style-name="Source_20_Text">/jupyterhub/courses/&lt;course id&gt;/conda_envs</text:span>. See the example configuration above. Path permissions are automatically set so that course instructors can read, create and modify, whereas enrolled students can read underlying files and directories. The conda environment assigned to a course will be accessible from the <text:span text:style-name="Source_20_Text"><text:span text:style-name="Strong_20_Emphasis">New</text:span></text:span> menu of the Jupyter interface as a Jupyter kernel, the name of which is determined by the <text:span text:style-name="">"name"</text:span> parameter in the conda section of the course configuration, see .
Before starting a course job, make sure that the conda environment of the course is already created, otherwise the job will fail. See <text:a xlink:type="simple" xlink:href="https://docs.cluster.uni-hannover.de/doku.php/guide/soft/miniconda3" text:style-name="Internet_20_link" text:visited-style-name="Visited_20_Internet_20_Link">conda usage instructions</text:a> in the cluster for details.</text:p>
      <text:p text:style-name="Text_20_body">Instructors can also access their course locations from their home directory in the cluster as <text:span text:style-name="Source_20_Text">~/MY_COURSE/&lt;course name&gt;</text:span>.</text:p>
      <text:p text:style-name="Text_20_body">By default, the following SLURM options are set for a course job: <text:span text:style-name="">"job_options"</text:span>: <text:span text:style-name="">" --time=04:00:00 --nodes=1 --cpus-per-task=1 --mem-per-cpu=2G"</text:span></text:p>
      <text:p text:style-name="Text_20_body"><text:span text:style-name="Strong_20_Emphasis">Note</text:span>: The username can be registered in either the student list or the instructor list, but not in both simultaneously.</text:p>
      <text:p text:style-name="Text_20_body"><text:span text:style-name="Strong_20_Emphasis">Note</text:span>: Before uploading a configuration with new usernames to the JupyterHub server, make sure that the usernames exist in the system, i.e. they must be able to log in to the cluster in one of <text:a xlink:type="simple" xlink:href="https://docs.cluster.uni-hannover.de/doku.php/guide/connecting_to_cluster" text:style-name="Internet_20_link" text:visited-style-name="Visited_20_Internet_20_Link">the possible ways</text:a>.</text:p>
      <text:p text:style-name="Text_20_body"><text:span text:style-name="Strong_20_Emphasis">Note</text:span>: If you want to remove all student usernames from your course config, set <text:span text:style-name="">"students"</text:span>: <text:span text:style-name="">" "</text:span></text:p>
      <text:p text:style-name="Text_20_body"><text:span text:style-name="Strong_20_Emphasis">Note</text:span>: The maximum number of student accounts per course is currently <text:span text:style-name="Emphasis">technically</text:span> limited to 1000. </text:p>
      <text:p text:style-name="Text_20_body"><text:span text:style-name=""><text:span text:style-name="Strong_20_Emphasis">Attention:</text:span> This represents a <text:span text:style-name="Emphasis">technical</text:span> limitation. However, it should not be interpreted as a guarantee that, in courses with approximately 100 or more participants, all jobs associated with JupyterHub instances will start immediately. Furthermore,  it is generally not feasible to reserve resources for the interactive work of such large student groups, unless sufficient dedicated resources are provided and integrated into the cluster via <text:a xlink:type="simple" xlink:href="https://www.luis.uni-hannover.de/de/services/computing/forschungscluster-housing" text:style-name="Internet_20_link" text:visited-style-name="Visited_20_Internet_20_Link">the FCH service</text:a>.</text:span></text:p>
      <text:p text:style-name="Text_20_body">To deactivate a course for students, set <text:span text:style-name="">"state"</text:span>: <text:span text:style-name="">"inactive"</text:span> in the course JSON file. Inactive courses do not appear in the student's course menu. By setting <text:span text:style-name="">"state"</text:span>: <text:span text:style-name="">"removed"</text:span>, you can make the course
invisible in the course menu for both teachers and students. Note however that the course data are not removed but remain at their original location and therefore can still be accessed by instructors.</text:p>
      <text:p text:style-name="Text_20_body">Once the course job starts, the Jupyter notebook server is launched on the allocated compute node. Instructors can manage (generate, release, collect, grade, etc.) assignments via the  <text:span text:style-name="Source_20_Text"><text:span text:style-name="Strong_20_Emphasis">Formgrader</text:span></text:span> menu in a Jupyter notebook session, see .</text:p>
      <text:p text:style-name="Text_20_body"><draw:frame draw:style-name="mediacenter" draw:name="NbGrader for instructors. Legend" text:anchor-type="paragraph" draw:z-index="0" svg:width="10.583333333333cm"><draw:text-box><text:p text:style-name="legendcenter"><draw:frame draw:style-name="mediacenter" draw:name="NbGrader for instructors." text:anchor-type="paragraph" draw:z-index="6" svg:width="10.583333333333cm" svg:height="4.9778459441036cm"><draw:image xlink:href="Pictures/08d6b8b6e3659ec6c4ed64b7f3dbfed6.png" xlink:type="simple" xlink:show="embed" xlink:actuate="onLoad"/></draw:frame>NbGrader for instructors.</text:p></draw:text-box></draw:frame></text:p>
      <text:p text:style-name="Text_20_body">Using the <text:span text:style-name="Source_20_Text"><text:span text:style-name="Strong_20_Emphasis">Assignments</text:span></text:span> menu, , in a Jupyter notebook session, students can retrieve and submit their course assignments.</text:p>
      <text:p text:style-name="Text_20_body"><draw:frame draw:style-name="mediacenter" draw:name="NbGrader for students. Legend" text:anchor-type="paragraph" draw:z-index="0" svg:width="10.583333333333cm"><draw:text-box><text:p text:style-name="legendcenter"><draw:frame draw:style-name="mediacenter" draw:name="NbGrader for students." text:anchor-type="paragraph" draw:z-index="7" svg:width="10.583333333333cm" svg:height="4.7049110198494cm"><draw:image xlink:href="Pictures/d4c1974ebae2ded6c73cc7ad81271be9.png" xlink:type="simple" xlink:show="embed" xlink:actuate="onLoad"/></draw:frame>NbGrader for students.</text:p></draw:text-box></draw:frame></text:p>
      <text:p text:style-name="Text_20_body">Currently running course jobs are shown at the bottom of the main page, see section <text:span text:style-name="Source_20_Text"><text:span text:style-name="Strong_20_Emphasis">Running Course Jobs</text:span></text:span> in  or . You can connect to the running Jupyter session using the link <text:span text:style-name="Source_20_Text"><text:span text:style-name="Strong_20_Emphasis">connect</text:span></text:span>. The link <text:span text:style-name="Source_20_Text"><text:span text:style-name="Strong_20_Emphasis">stop</text:span></text:span> terminates a Jupyter notebook session (i.e. cancels the corresponding SLURM job). </text:p>
      <text:p text:style-name="Text_20_body"><draw:frame draw:style-name="mediacenter" draw:name="Jupyter notebook terminal. Legend" text:anchor-type="paragraph" draw:z-index="0" svg:width="10.583333333333cm"><draw:text-box><text:p text:style-name="legendcenter"><draw:frame draw:style-name="mediacenter" draw:name="Jupyter notebook terminal." text:anchor-type="paragraph" draw:z-index="8" svg:width="10.583333333333cm" svg:height="5.1345957011259cm"><draw:image xlink:href="Pictures/b1a9d25681935f326b071d3b73ac7126.png" xlink:type="simple" xlink:show="embed" xlink:actuate="onLoad"/></draw:frame>Jupyter notebook terminal.</text:p></draw:text-box></draw:frame></text:p>
      <text:p text:style-name="Text_20_body">NbGrader supports managing course assignments both interactively via a Jupyter notebook session as well as using the command line tool <text:a xlink:type="simple" xlink:href="https://nbgrader.readthedocs.io/en/stable/command_line_tools/index.html" text:style-name="Internet_20_link" text:visited-style-name="Visited_20_Internet_20_Link">nbgrader</text:a>. To get a command line, open the <text:span text:style-name="Source_20_Text"><text:span text:style-name="Strong_20_Emphasis">Terminal</text:span></text:span> from the <text:span text:style-name="Source_20_Text"><text:span text:style-name="Strong_20_Emphasis">New</text:span></text:span> menu of your jupyter session, see . Once you open the terminal, you will be taken to the course directory, where you may start working with the tool immediately. The <text:span text:style-name="Source_20_Text">nbgrader</text:span> command can also be executed from anywhere because the terminal environment is configured for the current course from which it was launched.</text:p>
      <text:p text:style-name="Text_20_body">Details on how to create Jupyter notebooks for course assignments in NbGrader format and how to use NbGrader interfaces can be found <text:a xlink:type="simple" xlink:href="https://nbgrader.readthedocs.io/en/stable" text:style-name="Internet_20_link" text:visited-style-name="Visited_20_Internet_20_Link">here</text:a>.</text:p>
      <text:h text:style-name="Heading_20_2" text:outline-level="2"><text:bookmark-start text:name="__RefHeading___faq_4"/><text:bookmark-start text:name="faq"/>FAQ<text:bookmark-end text:name="__RefHeading___faq_4"/><text:bookmark-end text:name="faq"/></text:h>
      <text:list text:style-name="List_20_1" text:continue-numbering="false">
        <text:list-item>
          <text:p text:style-name="List_20_1_Content_First"> for Teachers:</text:p>
          <text:list text:style-name="List_20_1">
            <text:list-item>
              <text:p text:style-name="List_20_1_Content"> <text:span text:style-name="Strong_20_Emphasis">My JupyterHub course does not start or ends with undefined errors. What are the possible reasons?</text:span> Please check the <text:a xlink:type="simple" xlink:href="https://docs.cluster.uni-hannover.de/doku.php/guide/storage_systems" text:style-name="Internet_20_link" text:visited-style-name="Visited_20_Internet_20_Link">file system quotas</text:a> of your account - for example via SSH access to the cluster. If you have exceeded your limits, this would be one reason for the errors when starting the course. </text:p>
            </text:list-item>
            <text:list-item>
              <text:p text:style-name="List_20_1_Content"> <text:span text:style-name="Strong_20_Emphasis">I received a email with the following content: <text:span text:style-name="Emphasis">“The course 'Grundzuege der Schwarmintelligenz (ID: course1337)' has been removed from the JupyterHub@LUIS system. The end date 31.03.2026 has passed, and no update was made within the 7-day grace period following deactivation”</text:span>. What does this message mean?</text:span> </text:p>
              <text:list text:style-name="List_20_1">
                <text:list-item>
                  <text:p text:style-name="List_20_1_Content"> After the end date the course will deactivated and can not access via the WebUI.</text:p>
                </text:list-item>
                <text:list-item>
                  <text:p text:style-name="List_20_1_Content"> No course or user data will be deleted </text:p>
                </text:list-item>
                <text:list-item>
                  <text:p text:style-name="List_20_1_Content_Last"> LUIS cluster admins can reactivate the course again</text:p>
                </text:list-item>
              </text:list>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6T06::22:05</meta:creation-date>
    <dc:creator>Generated</dc:creator>
    <dc:date>2026-08-16T06::22:05</dc:date>
    <dc:language>en-US</dc:language>
    <meta:editing-cycles>1</meta:editing-cycles>
    <meta:editing-duration>PT0S</meta:editing-duration>
    <dc:title>resources:jhub</dc:title>
  </office:meta>
</office:document-meta>
</file>