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transferring_files_into_the_archive"/><text:bookmark-start text:name="__RefHeading___transferring_data_into_the_archive_1"/><text:bookmark-start text:name="transferring_data_into_the_archive"/>Transferring data into the archive<text:bookmark-end text:name="__RefHeading___transferring_data_into_the_archive_1"/><text:bookmark-end text:name="transferring_data_into_the_archive"/></text:h>
      <text:p text:style-name="Horizontal_20_Line"/>
      <text:p text:style-name="Text_20_body"><text:span text:style-name="">Please note</text:span>: The archive is operated as part of the service <text:a xlink:type="simple" xlink:href="https://www.luis.uni-hannover.de/archivierung.html" text:style-name="Internet_20_link" text:visited-style-name="Visited_20_Internet_20_Link">Archivierung</text:a> and thus not part of the cluster system.</text:p>
      <text:p text:style-name="Text_20_body">The archive can be used to store results and simulation data permanently. Each account has to be registered for
archive use, before using it. This can be done on the <text:a xlink:type="simple" xlink:href="https://bias.luis.uni-hannover.de/" text:style-name="Internet_20_link" text:visited-style-name="Visited_20_Internet_20_Link">BIAS-website</text:a> after logging in with your user name and
password. After clicking on the link entitled <text:span text:style-name="Emphasis">Ihren Benutzernamen für die Nutzung des Archivsystems zulassen</text:span>
it takes roughly an hour, before the archive can be used.</text:p>
      <text:h text:style-name="Heading_20_2" text:outline-level="2"><text:bookmark-start text:name="__RefHeading___quota_2"/><text:bookmark-start text:name="quota"/>Quota<text:bookmark-end text:name="__RefHeading___quota_2"/><text:bookmark-end text:name="quota"/></text:h>
      <text:p text:style-name="Text_20_body">Archival storage in the archive system of Leibniz Universität Hannover is controlled by a quota mechanism.
There is a quota on the amount of files as well as storage space. Please see the website of the archive service
for further details at <text:a xlink:type="simple" xlink:href="http://www.luis.uni-hannover.de/archivierung.html" text:style-name="Internet_20_link" text:visited-style-name="Visited_20_Internet_20_Link">http://www.luis.uni-hannover.de/archivierung.html</text:a>.</text:p>
      <text:h text:style-name="Heading_20_2" text:outline-level="2"><text:bookmark-start text:name="__RefHeading___transferring_data_into_the_archive_3"/><text:bookmark-start text:name="transferring_data_into_the_archive1"/>Transferring data into the archive<text:bookmark-end text:name="__RefHeading___transferring_data_into_the_archive_3"/><text:bookmark-end text:name="transferring_data_into_the_archive1"/></text:h>
      <text:p text:style-name="Text_20_body">In order to transfer data into the archive of Leibniz Universität Hannover, it is recommended to use the cluster’s dedicated transfer node, see <text:a xlink:type="simple" xlink:href="https://docs.cluster.uni-hannover.de/doku.php/guide/connecting_and_data_transfer#file_transfer_using_linux_or_mac_os" text:style-name="Internet_20_link" text:visited-style-name="Visited_20_Internet_20_Link">section</text:a>.</text:p>
      <text:h text:style-name="Heading_20_2" text:outline-level="2"><text:bookmark-start text:name="__RefHeading___login_with_lftp_4"/><text:bookmark-start text:name="login_with_lftp"/>Login with lftp<text:bookmark-end text:name="__RefHeading___login_with_lftp_4"/><text:bookmark-end text:name="login_with_lftp"/></text:h>
      <text:p text:style-name="Text_20_body">The archive can be reached at <text:span text:style-name="Source_20_Text">archiv.luis.uni-hannover.de</text:span>  using the <text:span text:style-name="Source_20_Text">lftp</text:span>  command.</text:p>
      <text:p text:style-name="Preformatted_20_Text">username@transfer:~$ lftp &lt;username&gt;@archiv.luis.uni-hannover.de</text:p>
      <text:p text:style-name="Text_20_body">After entering your cluster user name’s password the <text:span text:style-name="Source_20_Text">lftp</text:span>  prompt appears.</text:p>
      <text:p text:style-name="Preformatted_20_Text">lftp &lt;username&gt;@archiv.luis.uni-hannover.de:~&gt;</text:p>
      <text:p text:style-name="Text_20_body">Now you can use the <text:span text:style-name="Source_20_Text">ls</text:span>  command to list your directory contents at the archive. At the same time this is to test an established connection to the archive.</text:p>
      <text:p text:style-name="Preformatted_20_Text"> lftp &lt;username&gt;@archiv.luis.uni-hannover.de:~&gt; ls</text:p>
      <text:p text:style-name="Text_20_body">At your first login to the archive system with your account the directory is empty. The <text:span text:style-name="Source_20_Text">ls</text:span>  command will not return any listing. You can terminate the connection with <text:span text:style-name="Source_20_Text">exit</text:span>.</text:p>
      <text:p text:style-name="Preformatted_20_Text">lftp &lt;username&gt;@archiv.luis.uni-hannover.de:~&gt; exit<text:line-break/>&lt;username&gt;@transfer:~$</text:p>
      <text:p text:style-name="Text_20_body">Aliases for <text:span text:style-name="Source_20_Text">exit</text:span>  are <text:span text:style-name="Source_20_Text">quit</text:span>  and <text:span text:style-name="Source_20_Text">bye</text:span>.</text:p>
      <text:h text:style-name="Heading_20_2" text:outline-level="2"><text:bookmark-start text:name="__RefHeading___copying_files_into_the_archive_5"/><text:bookmark-start text:name="copying_files_into_the_archive"/>Copying files into the archive<text:bookmark-end text:name="__RefHeading___copying_files_into_the_archive_5"/><text:bookmark-end text:name="copying_files_into_the_archive"/></text:h>
      <text:p text:style-name="Text_20_body">On the cluster system’s transfer node change to the directory where the data to be copied are located.</text:p>
      <text:p text:style-name="Preformatted_20_Text">username@transfer:~$ cd $BIGWORK/my_data_dir<text:line-break/>username@transfer:/bigwork/username/my_data_dir$</text:p>
      <text:p text:style-name="Text_20_body">After logging in using lftp the <text:span text:style-name="Source_20_Text">put</text:span>  command is used.</text:p>
      <text:p text:style-name="Preformatted_20_Text">username@transfer:/bigwork/username/my_data_dir$ lftp<text:line-break/>&lt;username&gt;@archiv.luis.uni-hannover.de:~&gt;<text:line-break/>lftp &lt;username&gt;@archiv.luis.uni-hannover.de:~&gt; put myfile.tar.gz</text:p>
      <text:p text:style-name="Text_20_body">The file <text:span text:style-name="Source_20_Text">myfile.tar.gz</text:span>  is located inside the directory we previously changed to in this example. After using <text:span text:style-name="Source_20_Text">put</text:span>  to transfer the file it is also available on the archive. The <text:span text:style-name="Source_20_Text">TAB</text:span>  key works for completing file and directory names in lftp as well.</text:p>
      <text:p text:style-name="Text_20_body">Saving multiple small files in the archive is not desired, because at least one copy of the data are kept on magnetic tape. Therefore a constant stream of data is desirable which can be achieved by some large files. It is recommended to use <text:span text:style-name="Source_20_Text">tar</text:span>  or <text:span text:style-name="Source_20_Text">zip</text:span>  to combine small files into one bigger file. This can also optimize your quota.</text:p>
      <text:p text:style-name="Text_20_body">In order to transfer multiple (large) files at once, the <text:span text:style-name="Source_20_Text">mput</text:span>  command can be used. This is short for <text:span text:style-name="Emphasis">multiple put</text:span>. The <text:span text:style-name="Source_20_Text">mput</text:span>  command understands the wildcard <text:span text:style-name="Source_20_Text">*</text:span>  as it is used in bash.</text:p>
      <text:p text:style-name="Preformatted_20_Text">lftp &lt;username&gt;@archiv.luis.uni-hannover.de:~&gt; mput mydata*.tar.gz</text:p>
      <text:h text:style-name="Heading_20_2" text:outline-level="2"><text:bookmark-start text:name="__RefHeading___fetching_files_from_the_archive_6"/><text:bookmark-start text:name="fetching_files_from_the_archive"/>Fetching files from the archive<text:bookmark-end text:name="__RefHeading___fetching_files_from_the_archive_6"/><text:bookmark-end text:name="fetching_files_from_the_archive"/></text:h>
      <text:p text:style-name="Text_20_body">In order to get fetch files from the archive, the <text:span text:style-name="Source_20_Text">get</text:span>  command can be used.</text:p>
      <text:p text:style-name="Preformatted_20_Text">lftp &lt;username&gt;@archiv.luis.uni-hannover.de:~&gt; get myfile.tar.gz</text:p>
      <text:p text:style-name="Text_20_body">This command puts the file at the location the <text:span text:style-name="Source_20_Text">lftp</text:span>  command was issued from which transferred the file into the archive. For fetching more than one file the <text:span text:style-name="Source_20_Text">mget</text:span>  command can be used (<text:span text:style-name="Emphasis">multiple get</text:span>). Fetching the file may take some time until transfer starts. This time is needed by the storage robot to find the respective magnetic tape and wind the tape to the position the file is located at.</text:p>
      <text:h text:style-name="Heading_20_2" text:outline-level="2"><text:bookmark-start text:name="__RefHeading___some_useful_commands_7"/><text:bookmark-start text:name="some_useful_commands"/>Some useful commands<text:bookmark-end text:name="__RefHeading___some_useful_commands_7"/><text:bookmark-end text:name="some_useful_commands"/></text:h>
      <text:p text:style-name="Text_20_body">Listing the current directories’ contents can be achieved by the command <text:span text:style-name="Source_20_Text">!ls</text:span>. An exclamation mark executes the command on the machine lftp was started on. On the contrary listing the current <text:span text:style-name="Emphasis">local</text:span>  directory can be done with <text:span text:style-name="Source_20_Text">lpwd</text:span>  at the lftp prompt.</text:p>
      <text:p text:style-name="Text_20_body">It is possible to create directories in the archive using the <text:span text:style-name="Source_20_Text">mkdir</text:span>  command.</text:p>
      <text:p text:style-name="Preformatted_20_Text">lftp &lt;username&gt;@archiv.luis.uni-hannover.de:~&gt; mkdir myDir</text:p>
      <text:p text:style-name="Text_20_body">Changing directories works in the usual way using <text:span text:style-name="Source_20_Text">cd</text:span>.</text:p>
      <text:p text:style-name="Preformatted_20_Text">lftp &lt;username&gt;@archiv.luis.uni-hannover.de:~&gt; cd myDir</text:p>
      <text:p text:style-name="Text_20_body">And back up one directory.</text:p>
      <text:p text:style-name="Preformatted_20_Text">lftp &lt;username&gt;@archiv.luis.uni-hannover.de:~&gt; cd ..</text:p>
      <text:p text:style-name="Text_20_body">A local directory can be changed using the <text:span text:style-name="Source_20_Text">lcd</text:span>  command, short for <text:span text:style-name="Emphasis">local cd</text:span>.</text:p>
      <text:p text:style-name="Preformatted_20_Text">lftp &lt;username&gt;@archiv.luis.uni-hannover.de:~&gt; lcd /bigwork/&lt;username&gt;/datadir</text:p>
      <text:h text:style-name="Heading_20_2" text:outline-level="2"><text:bookmark-start text:name="__RefHeading___further_reading_8"/><text:bookmark-start text:name="further_reading"/>Further reading<text:bookmark-end text:name="__RefHeading___further_reading_8"/><text:bookmark-end text:name="further_reading"/></text:h>
      <text:list text:style-name="List_20_1" text:continue-numbering="false">
        <text:list-item>
          <text:p text:style-name="List_20_1_Content_First"> man page lftp, <text:span text:style-name="Source_20_Text"> man lftp</text:span>. Navigate using the arrow keys and exit with 'q'</text:p>
        </text:list-item>
        <text:list-item>
          <text:p text:style-name="List_20_1_Content_Last"> Service <text:a xlink:type="simple" xlink:href="http://www.luis.uni-hannover.de/archivierung.html" text:style-name="Internet_20_link" text:visited-style-name="Visited_20_Internet_20_Link">Archivier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2T06::28:21</meta:creation-date>
    <dc:creator>Generated</dc:creator>
    <dc:date>2026-08-22T06::28:21</dc:date>
    <dc:language>en-US</dc:language>
    <meta:editing-cycles>1</meta:editing-cycles>
    <meta:editing-duration>PT0S</meta:editing-duration>
    <dc:title>guide:transferring_files_into_the_archive</dc:title>
  </office:meta>
</office:document-meta>
</file>