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guide:soft:liggghts"/><text:bookmark-start text:name="__RefHeading___liggghts_1"/><text:bookmark-start text:name="liggghts"/>LIGGGHTS<text:bookmark-end text:name="__RefHeading___liggghts_1"/><text:bookmark-end text:name="liggghts"/></text:h>
      <text:p text:style-name="Text_20_body">LIGGGHTS stands for “LAMMPS Improved for General Granular and Granular Heat Transfer Simulations”. It is an open-source Discrete Element Method (DEM) particle simulation software used for modeling granular material behaviors.</text:p>
      <text:p text:style-name="Text_20_body">The software deployed on this cluster is compiled directly from the official baseline repository hosted at <text:a xlink:type="simple" xlink:href="https://github.com/CFDEMproject/LIGGGHTS-PUBLIC" text:style-name="Internet_20_link" text:visited-style-name="Visited_20_Internet_20_Link">GitHub - CFDEMproject/LIGGGHTS-PUBLIC</text:a>.</text:p>
      <text:h text:style-name="Heading_20_3" text:outline-level="3"><text:bookmark-start text:name="__RefHeading___using_liggghts_on_the_cluster_2"/><text:bookmark-start text:name="using_liggghts_on_the_cluster"/>Using LIGGGHTS on the cluster<text:bookmark-end text:name="__RefHeading___using_liggghts_on_the_cluster_2"/><text:bookmark-end text:name="using_liggghts_on_the_cluster"/></text:h>
      <text:p text:style-name="Text_20_body">To list all installed LIGGGHTS versions, run the command <text:span text:style-name="Source_20_Text">module spider liggghts</text:span>.</text:p>
      <text:p text:style-name="Text_20_body">For example, to access the version <text:span text:style-name="Source_20_Text">3.8.0</text:span> and its dependencies, load the module using:</text:p>
      <text:p text:style-name="Preformatted_20_Text">module load GCC/14.3.0 OpenMPI/5.0.8 LIGGGHTS/3.8.0</text:p>
      <text:h text:style-name="Heading_20_4" text:outline-level="4"><text:bookmark-start text:name="__RefHeading___slurm_script_3"/><text:bookmark-start text:name="slurm_script"/>SLURM script<text:bookmark-end text:name="__RefHeading___slurm_script_3"/><text:bookmark-end text:name="slurm_script"/></text:h>
      <text:p text:style-name="Text_20_body">The following batch script is optimized for parallel execution on the newest cluster compute nodes available via the partition <text:span text:style-name="Source_20_Text">mpp.share</text:span>. Resources are defined via <text:span text:style-name="Source_20_Text">--ntasks-per-node</text:span>, and the parallel execution is performed via MPI using standard input redirection (<text:span text:style-name="Source_20_Text">&lt;</text:span>).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0">#!/bin/bash</text:span><text:line-break/><text:span text:style-name="highlight_co0">#SBATCH --job-name=liggghts_job</text:span><text:line-break/><text:span text:style-name="highlight_co0">#SBATCH --output=liggghts_%j.log</text:span><text:line-break/><text:span text:style-name="highlight_co0">#SBATCH --error=liggghts_%j.err</text:span><text:line-break/><text:span text:style-name="highlight_co0">#SBATCH --nodes=1</text:span><text:line-break/><text:span text:style-name="highlight_co0">#SBATCH --ntasks-per-node=128</text:span><text:line-break/><text:span text:style-name="highlight_co0">#SBATCH --mem-per-cpu=3500</text:span><text:line-break/><text:span text:style-name="highlight_co0">#SBATCH --time=12:00:00</text:span><text:line-break/><text:span text:style-name="highlight_co0">#SBATCH --partition=mpp.share</text:span><text:line-break/><text:span text:style-name="highlight_co0">#SBATCH --mail-type=BEGIN,END,FAIL</text:span><text:line-break/> <text:line-break/><text:span text:style-name="highlight_co0"># Load the module</text:span><text:line-break/>module load GCC<text:span text:style-name="highlight_sy0">/</text:span>14.3.0 OpenMPI<text:span text:style-name="highlight_sy0">/</text:span>5.0.8 LIGGGHTS<text:span text:style-name="highlight_sy0">/</text:span>3.8.0<text:line-break/> <text:line-break/><text:span text:style-name="highlight_co0"># Change to simulation workspace directory</text:span><text:line-break/><text:span text:style-name="highlight_kw3">cd</text:span> <text:span text:style-name="highlight_re1">$SLURM_SUBMIT_DIR</text:span><text:line-break/> <text:line-break/><text:span text:style-name="highlight_co0"># Note: Replace "input.liggghts" with your actual input file name</text:span><text:line-break/>mpirun <text:span text:style-name="highlight_re5">-np</text:span> <text:span text:style-name="highlight_re1">$SLURM_NTASKS</text:span> liggghts <text:span text:style-name="highlight_sy0">&lt;</text:span> input.liggghts</text:p>
          </table:table-cell>
        </table:table-row>
      </table:table>
      <text:h text:style-name="Heading_20_4" text:outline-level="4"><text:bookmark-start text:name="__RefHeading___visualization_with_paraview_4"/><text:bookmark-start text:name="visualization_with_paraview"/>Visualization with ParaView<text:bookmark-end text:name="__RefHeading___visualization_with_paraview_4"/><text:bookmark-end text:name="visualization_with_paraview"/></text:h>
      <text:p text:style-name="Text_20_body">Simulation data is natively written directly into VTK files, eliminating the need for separate post-processing conversion scripts (such as the legacy LPP script). </text:p>
      <text:p text:style-name="Text_20_body">To analyze and animate your particle simulation results, one convenient option is to use the interactive <text:span text:style-name="Strong_20_Emphasis">ParaView App</text:span> available directly through the cluster's <text:a xlink:type="simple" xlink:href="https://docs.cluster.uni-hannover.de/doku.php/guide/connecting_to_cluster#cluster_web_portal" text:style-name="Internet_20_link" text:visited-style-name="Visited_20_Internet_20_Link">Open OnDemand web interface</text:a>. 
Alternatively, you can launch the <text:span text:style-name="Strong_20_Emphasis">Remote Desktop App</text:span> via Open OnDemand or connect the cluster using the <text:a xlink:type="simple" xlink:href="https://docs.cluster.uni-hannover.de/doku.php/guide/connecting_to_cluster#remote_desktop_sessions_via_x2go" text:style-name="Internet_20_link" text:visited-style-name="Visited_20_Internet_20_Link">X2Go client</text:a>, and then activate <text:span text:style-name="Strong_20_Emphasis">ParaView</text:span> by loading the appropriate module inside a terminal window. Once ParaView is open, the sequential VTK file series can be loaded directly to render and color the granular particle structur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3T18::52:01</meta:creation-date>
    <dc:creator>Generated</dc:creator>
    <dc:date>2026-09-03T18::52:01</dc:date>
    <dc:language>en-US</dc:language>
    <meta:editing-cycles>1</meta:editing-cycles>
    <meta:editing-duration>PT0S</meta:editing-duration>
    <dc:title>guide:soft:liggghts</dc:title>
  </office:meta>
</office:document-meta>
</file>