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f975e1fdcc1c9469fe24a55864806c9.png"/>
  <manifest:file-entry manifest:media-type="image/png" manifest:full-path="Pictures/80514f60f81d28cdc18f4de6e9882a22.png"/>
  <manifest:file-entry manifest:media-type="image/png" manifest:full-path="Pictures/8dd3e42b8bb2d59e9a95a0f789f1ddba.png"/>
  <manifest:file-entry manifest:media-type="image/png" manifest:full-path="Pictures/663bfdf2a52a7991aa31e1ce3185b1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de:remote_visualization"/><text:bookmark-start text:name="__RefHeading___remote_visualization_1"/><text:bookmark-start text:name="remote_visualization"/>Remote visualization<text:bookmark-end text:name="__RefHeading___remote_visualization_1"/><text:bookmark-end text:name="remote_visualization"/></text:h>
      <text:p text:style-name="Horizontal_20_Line"/>
      <text:p text:style-name="Text_20_body">While the cluster is mainly designed to run batch jobs without user interaction, we realize that in some cases it is necessary to also interactively work on a node - for example when setting up a 3D-model that is too large to fit into your workstation's memory in a simulation software, or if you need to postprocess/filter large amounts of data that has been generated by a job in your BIGWORK directory. To facilitate that, we have installed a special node that has specifically been set up to support interactive/graphical use. We will watch its usage and possibly add further nodes in the future, depending on user demand. CURRENTLY, THIS IS JUST A TEST.</text:p>
      <text:p text:style-name="Text_20_body"><text:span text:style-name="">Please note</text:span>: in this initial phase and due to the very limited resources, only one visualization session (job) lasting no longer than 3 hours is allowed per user at the same time to give everyone a chance to test the service. When the session expires, it will be terminated automatically and without warning (!). A job can request a maximum of 8 CPU cores and 32 GB of main memory, and a maximum of three simultaneous sessions can run on the visualization node at any time to limit the influence of other users on the experience of others. </text:p>
      <text:p text:style-name="Text_20_body"><text:span text:style-name="">Please note</text:span>: If you do not require an intensive 3D hardware acceleration, please use a regular remote desktop session instead to interactively work with your GUI applications (accessed via the menu <text:span text:style-name="Strong_20_Emphasis">Interactive Apps &gt; Cluster Remote Desktop</text:span> on the web portal).</text:p>
      <text:h text:style-name="Heading_20_2" text:outline-level="2"><text:bookmark-start text:name="__RefHeading___concept_of_a_visualization_server_2"/><text:bookmark-start text:name="concept_of_a_visualization_server"/>Concept of a visualization server<text:bookmark-end text:name="__RefHeading___concept_of_a_visualization_server_2"/><text:bookmark-end text:name="concept_of_a_visualization_server"/></text:h>
      <text:p text:style-name="Text_20_body">The traditional approach to remote data visualization relies on tunneling the X11 protocol through an SSH connection to run graphical applications. That means adding up latencies between client and server, resulting in slow reactions and a “sluggy” handling of large 3D-geometries in particular. The approach of a visualization server is to perform all rendering on the server's graphics hardware, transferring only the resulting 2D-images to the remote workstation for display. This permits to operate 3D applications efficiently over standard network connections. In addition, the local workstation neither requires a special dedicated graphics card nor large memory or an installation of 3D processing tools.</text:p>
      <text:p text:style-name="Text_20_body">Since the cluster visualization servers are managed by SLURM via the partition <text:span text:style-name="Source_20_Text">vis</text:span>, you need to submit a job to this partition to get access to the server's resources. Currently, the <text:span text:style-name="Source_20_Text">vis</text:span> partition consist of only one OpenGL-capable server with a single NVIDIA Quadro P4000 GPU, 20 CPU cores and 92 GB of main memory. The node runs a 3D X server and has all the required software tools
installed, incuding TurboVNC (Virtual Network Computing) and VirtualGL (an open source software that intercepts 3D remote-rendering commands). The server has a fast connection to both the BIGWORK and PROJECT file-systems (where your datasets are supposed to be placed).</text:p>
      <text:h text:style-name="Heading_20_2" text:outline-level="2"><text:bookmark-start text:name="__RefHeading___starting_a_visualization_session_3"/><text:bookmark-start text:name="starting_a_visualization_session"/>Starting a visualization session<text:bookmark-end text:name="__RefHeading___starting_a_visualization_session_3"/><text:bookmark-end text:name="starting_a_visualization_session"/></text:h>
      <text:p text:style-name="Text_20_body">To use the remote visualization service of the LUIS cluster, you need to authenticate to the cluster's
<text:a xlink:type="simple" xlink:href="https://login.cluster.uni-hannover.de" text:style-name="Internet_20_link" text:visited-style-name="Visited_20_Internet_20_Link">web portal</text:a> and on the dashboard activate the <text:span text:style-name="Strong_20_Emphasis">Cluster Visualization Desktop</text:span> item in the <text:span text:style-name="Strong_20_Emphasis">Interactive Apps</text:span> menu, cf. . On the service page that opens, leave the checkbox <text:span text:style-name="Source_20_Text">Enable OpenGL desktop session</text:span> deactivated for the time being (see below the section <text:a xlink:type="simple" xlink:href="#__RefHeading___optimization_5" text:style-name="Local_20_link" text:visited-style-name="Visited_20_Local_20_Link">Optimization</text:a>). 
Set the remaining session(job) parameters according to your requirements and click the <text:span text:style-name="Strong_20_Emphasis">Launch</text:span> button at the bottom of the service page. </text:p>
      <text:p text:style-name="Text_20_body"><draw:frame draw:style-name="mediacenter" draw:name=" Remote visualization settings page  Legend" text:anchor-type="paragraph" draw:z-index="0" svg:width="17.197916666667cm" style:rel-width="100%"><draw:text-box><text:p text:style-name="legendcenter"><draw:frame draw:style-name="mediacenter" draw:name=" Remote visualization settings page " text:anchor-type="paragraph" draw:z-index="0" svg:width="17.197916666667cm" style:rel-width="100%" svg:height="13.864652951824cm" style:rel-height="scale"><draw:image xlink:href="Pictures/7f975e1fdcc1c9469fe24a55864806c9.png" xlink:type="simple" xlink:show="embed" xlink:actuate="onLoad"/></draw:frame> Remote visualization settings page </text:p></draw:text-box></draw:frame></text:p>
      <text:p text:style-name="Text_20_body">You will be redirected to the session information page, where you can see the status of your job, see the top window in . Wait for the job  to get into running state, then click <text:span text:style-name="Strong_20_Emphasis">Launch Cluster Visualization Desktop</text:span>, see the bottom window in , to connect to the remote VNC session that is allocated on the visualization server.</text:p>
      <text:p text:style-name="Text_20_body"><draw:frame draw:style-name="mediacenter" draw:name=" Remote visualization session job  Legend" text:anchor-type="paragraph" draw:z-index="0" svg:width="17.197916666667cm" style:rel-width="100%"><draw:text-box><text:p text:style-name="legendcenter"><draw:frame draw:style-name="mediacenter" draw:name=" Remote visualization session job " text:anchor-type="paragraph" draw:z-index="1" svg:width="17.197916666667cm" style:rel-width="100%" svg:height="13.709319991618cm" style:rel-height="scale"><draw:image xlink:href="Pictures/80514f60f81d28cdc18f4de6e9882a22.png" xlink:type="simple" xlink:show="embed" xlink:actuate="onLoad"/></draw:frame> Remote visualization session job </text:p></draw:text-box></draw:frame></text:p>
      <text:p text:style-name="Text_20_body">Once in the desktop session, invoke a terminal (<text:span text:style-name="Source_20_Text">Terminal Emulator</text:span> or similar, e.g. <text:span text:style-name="Source_20_Text">Terminator</text:span> from the sub-menu <text:span text:style-name="Strong_20_Emphasis">Applications &gt; System</text:span>) from the menu <text:span text:style-name="Strong_20_Emphasis">Applications</text:span> at the top-left of the screen as shown in .</text:p>
      <text:p text:style-name="Text_20_body"><draw:frame draw:style-name="mediacenter" draw:name=" Remote visualization desktop  Legend" text:anchor-type="paragraph" draw:z-index="0" svg:width="17.197916666667cm" style:rel-width="100%"><draw:text-box><text:p text:style-name="legendcenter"><draw:frame draw:style-name="mediacenter" draw:name=" Remote visualization desktop " text:anchor-type="paragraph" draw:z-index="2" svg:width="17.197916666667cm" style:rel-width="100%" svg:height="9.8987007841174cm" style:rel-height="scale"><draw:image xlink:href="Pictures/8dd3e42b8bb2d59e9a95a0f789f1ddba.png" xlink:type="simple" xlink:show="embed" xlink:actuate="onLoad"/></draw:frame> Remote visualization desktop </text:p></draw:text-box></draw:frame></text:p>
      <text:p text:style-name="Text_20_body">To terminate your visualization session either click the item <text:span text:style-name="Strong_20_Emphasis">Applications &gt; Log Out</text:span> () or cancel the session job using the <text:span text:style-name="Strong_20_Emphasis">Delete</text:span> button on the <text:span text:style-name="Strong_20_Emphasis">My Interactive Sessions</text:span> page ().</text:p>
      <text:h text:style-name="Heading_20_2" text:outline-level="2"><text:bookmark-start text:name="__RefHeading___first_test_4"/><text:bookmark-start text:name="first_test"/>First test<text:bookmark-end text:name="__RefHeading___first_test_4"/><text:bookmark-end text:name="first_test"/></text:h>
      <text:p text:style-name="Text_20_body">As a first test, we'll run the OpenGL program <text:span text:style-name="Source_20_Text">glxspheres64</text:span> supplied with the VirtualGL package (cf. ):                                                                                                </text:p>
      <text:p text:style-name="Preformatted_20_Text">[user@vis-n001 ~]$ glxspheres64 </text:p>
      <text:p text:style-name="Text_20_body">You should see a new window containing some colourful animated spheres. Notice the frame rate. Exit the program (<text:span text:style-name="Source_20_Text">ESC</text:span>) and start it anew, this time using:</text:p>
      <text:p text:style-name="Preformatted_20_Text">[user@vis-n001 ~]$ vglrun glxspheres64</text:p>
      <text:p text:style-name="Text_20_body">You should see a noticeable difference in framerate and measured performance. Exit the tool. You do not need to do this every time, this was just a demonstration to give you a feel for the difference to expect.</text:p>
      <text:p text:style-name="Text_20_body"><draw:frame draw:style-name="mediacenter" draw:name=" Running glxspheres64 on the cluster  Legend" text:anchor-type="paragraph" draw:z-index="0" svg:width="21.166666666667cm" style:rel-width="100%"><draw:text-box><text:p text:style-name="legendcenter"><draw:frame draw:style-name="mediacenter" draw:name=" Running glxspheres64 on the cluster " text:anchor-type="paragraph" draw:z-index="3" svg:width="21.166666666667cm" style:rel-width="100%" svg:height="10.984171848502cm" style:rel-height="scale"><draw:image xlink:href="Pictures/663bfdf2a52a7991aa31e1ce3185b19e.png" xlink:type="simple" xlink:show="embed" xlink:actuate="onLoad"/></draw:frame> Running glxspheres64 on the cluster </text:p></draw:text-box></draw:frame></text:p>
      <text:p text:style-name="Text_20_body">You can now activate the application you want to use (by loading the appropriate modules, activating your conda environment, etc.) and run it using the <text:span text:style-name="Source_20_Text">vglrun</text:span> prefix:</text:p>
      <text:p text:style-name="Preformatted_20_Text">[user@vis-n001 ~]$ vglrun &lt;your-application&gt; &lt;your-application-options&gt;</text:p>
      <text:p text:style-name="Text_20_body">To check whether the graphics cards of the server are actually being used by your application, open a second terminal 
window and run the command <text:span text:style-name="Source_20_Text">nvtop</text:span>. nvtop (Neat Videocard TOP) is a <text:span text:style-name="Source_20_Text">(h)top</text:span> -like tool that provides real-time 
information about the usage of NVIDIA and AMD GPUs as well as the processes executing on the GPUs (see the right tab 
of the terminal window in ).
The <text:span text:style-name="Source_20_Text">nvidia-smi</text:span> utility may also be useful.</text:p>
      <text:h text:style-name="Heading_20_2" text:outline-level="2"><text:bookmark-start text:name="__RefHeading___optimization_5"/><text:bookmark-start text:name="optimization"/>Optimization<text:bookmark-end text:name="__RefHeading___optimization_5"/><text:bookmark-end text:name="optimization"/></text:h>
      <text:p text:style-name="Text_20_body">Here are some further optimizations you could try:</text:p>
      <text:list text:style-name="List_20_1" text:continue-numbering="false">
        <text:list-item>
          <text:p text:style-name="List_20_1_Content_First"> If you activate the checkbox near <text:span text:style-name="Source_20_Text">Enable OpenGL desktop session</text:span> in the session setup, the X server itself will be started using <text:span text:style-name="Source_20_Text">vglrun</text:span>. This should have the effect that software started from within a terminal opened on that desktop should automatically start with OpenGL acceleration enabled (without explicitly using <text:span text:style-name="Source_20_Text">vglrun</text:span>). In some cases, this may not work as expected — then just leave the option deactivated and start your software using <text:span text:style-name="Source_20_Text">vglrun</text:span>. </text:p>
        </text:list-item>
        <text:list-item>
          <text:p text:style-name="List_20_1_Content"> In case your internet connection bandwidth is small, you can tell vglrun to use a smaller frame rate. Compare: <text:span text:style-name="Source_20_Text">vglrun -fps 60 glxspheres64</text:span>, <text:span text:style-name="Source_20_Text">vglrun -fps 20 glxspheres64</text:span> and <text:span text:style-name="Source_20_Text">vglrun -fps 10 glxspheres64</text:span>. </text:p>
        </text:list-item>
        <text:list-item>
          <text:p text:style-name="List_20_1_Content_Last"> You may also find other vglrun-parameters to tune interactivity by just typing the command by itself. Namely the options <text:span text:style-name="Source_20_Text">-c</text:span>, <text:span text:style-name="Source_20_Text">-np</text:span>, <text:span text:style-name="Source_20_Text">-q </text:span> could be of use over a limited connection.</text:p>
        </text:list-item>
      </text:list>
      <text:h text:style-name="Heading_20_2" text:outline-level="2"><text:bookmark-start text:name="__RefHeading___application_examples_6"/><text:bookmark-start text:name="application_examples"/>Application examples<text:bookmark-end text:name="__RefHeading___application_examples_6"/><text:bookmark-end text:name="application_examples"/></text:h>
      <text:p text:style-name="Text_20_body">Here are instructions on how to run some applications to enable hardware accelerated OpenGL rendering.</text:p>
      <text:h text:style-name="Heading_20_3" text:outline-level="3"><text:bookmark-start text:name="__RefHeading___abaqus_7"/><text:bookmark-start text:name="abaqus"/>ABAQUS<text:bookmark-end text:name="__RefHeading___abaqus_7"/><text:bookmark-end text:name="abaqus"/></text:h>
      <text:p text:style-name="Text_20_body">In a terminal window, load the ABAQUS module and type:</text:p>
      <text:p text:style-name="Preformatted_20_Text">vglrun abaqus cae</text:p>
      <text:h text:style-name="Heading_20_3" text:outline-level="3"><text:bookmark-start text:name="__RefHeading___ansys_fluent_8"/><text:bookmark-start text:name="ansys_fluent"/>ANSYS Fluent<text:bookmark-end text:name="__RefHeading___ansys_fluent_8"/><text:bookmark-end text:name="ansys_fluent"/></text:h>
      <text:p text:style-name="Text_20_body">Load the ANSYS module and run:</text:p>
      <text:p text:style-name="Preformatted_20_Text">vglrun fluent -driver opengl</text:p>
      <text:p text:style-name="Text_20_body">If ANSYS Fluent is launched from ANSYS Workbanch, the following variables must be set, 
otherwise ANSYS Fluent will not use hardware rendering.</text:p>
      <text:p text:style-name="Preformatted_20_Text">export FLUENT_WB_OPTIONAL_ARGS="-driver opengl"<text:line-break/>export CORTEX_PRE=/opt/VirtualGL/bin/vglrun.</text:p>
      <text:h text:style-name="Heading_20_3" text:outline-level="3"><text:bookmark-start text:name="__RefHeading___comsol_9"/><text:bookmark-start text:name="comsol"/>COMSOL<text:bookmark-end text:name="__RefHeading___comsol_9"/><text:bookmark-end text:name="comsol"/></text:h>
      <text:p text:style-name="Text_20_body">Load the COMSOL module and execute:</text:p>
      <text:p text:style-name="Preformatted_20_Text">vglrun comsol -3drend ogl</text:p>
      <text:h text:style-name="Heading_20_3" text:outline-level="3"><text:bookmark-start text:name="__RefHeading___gaussview_10"/><text:bookmark-start text:name="gaussview"/>GaussView<text:bookmark-end text:name="__RefHeading___gaussview_10"/><text:bookmark-end text:name="gaussview"/></text:h>
      <text:p text:style-name="Text_20_body">Load the GaussView module and execute:</text:p>
      <text:p text:style-name="Preformatted_20_Text">vglrun gview</text:p>
      <text:h text:style-name="Heading_20_3" text:outline-level="3"><text:bookmark-start text:name="__RefHeading___matlab_11"/><text:bookmark-start text:name="matlab"/>MATLAB<text:bookmark-end text:name="__RefHeading___matlab_11"/><text:bookmark-end text:name="matlab"/></text:h>
      <text:p text:style-name="Text_20_body">Load the MATLAB module and execute:</text:p>
      <text:p text:style-name="Preformatted_20_Text">vglrun matlab -nosoftwareopengl</text:p>
      <text:h text:style-name="Heading_20_3" text:outline-level="3"><text:bookmark-start text:name="__RefHeading___paraview_12"/><text:bookmark-start text:name="paraview"/>ParaView<text:bookmark-end text:name="__RefHeading___paraview_12"/><text:bookmark-end text:name="paraview"/></text:h>
      <text:p text:style-name="Preformatted_20_Text">module load GCC/11.2.0 OpenMPI/4.1.1 ParaView/5.9.1-mpi<text:line-break/>vglrun paraview</text:p>
      <text:h text:style-name="Heading_20_3" text:outline-level="3"><text:bookmark-start text:name="__RefHeading___vmd_13"/><text:bookmark-start text:name="vmd"/>VMD<text:bookmark-end text:name="__RefHeading___vmd_13"/><text:bookmark-end text:name="vmd"/></text:h>
      <text:p text:style-name="Preformatted_20_Text">module load GCC/10.2.0<text:s text:c="2"/>OpenMPI/4.0.5 VMD/1.9.4a51<text:line-break/>vglrun vm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0T13::04:43</meta:creation-date>
    <dc:creator>Generated</dc:creator>
    <dc:date>2026-09-10T13::04:43</dc:date>
    <dc:language>en-US</dc:language>
    <meta:editing-cycles>1</meta:editing-cycles>
    <meta:editing-duration>PT0S</meta:editing-duration>
    <dc:title>guide:remote_visualization</dc:title>
  </office:meta>
</office:document-meta>
</file>